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zonwering aan Markt 20 2611G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20 2611GT Delft | het plaatsen van een zonwering | 11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9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51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92</meta:user-defined>
    <meta:user-defined meta:name="DCTERMS.abstract">zonwering rijks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zonwering aan Markt 20 2611GT Delf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40</meta:user-defined>
    <meta:user-defined meta:name="OVERHEIDop.GmbID/DC.identifier">gmb-2026-385140</meta:user-defined>
    <meta:user-defined meta:name="OVERHEIDop.versieInformatie"/>
  </office:meta>
</office:document-meta>
</file>