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bouwen bedrijfsverzamelgebouw, Rijksweg Zuid naast nr. 236, 6161BZ Geleen (GLN00 E 1562 en 1563, GLN00 E 148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bouwen bedrijfsverzamelgebouw</text:p>
            <text:p text:style-name="common-al">
            <text:span text:style-name="nadrukvet">Locatie: </text:span>Rijksweg Zuid naast nr. 236, 6161BZ Geleen (GLN00 E 1562 en 1563, GLN00 E 1487)</text:p>
            <text:p text:style-name="common-al">
            <text:span text:style-name="nadrukvet">Ontvangstdatum</text:span>: 15 juli 2026</text:p>
            <text:p text:style-name="common-al">
            <text:span text:style-name="nadrukvet">Kenmerk</text:span>: 2026-00002323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1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323</meta:user-defined>
    <meta:user-defined meta:name="DCTERMS.abstract">Betreft : aanvraag op locatie Rijksweg Zuid naast nr. 236, 6161BZ Geleen (GLN00 E 1562 en 1563, GLN00 E 1487)</meta:user-defined>
    <dc:language>nl</dc:language>
    <meta:user-defined meta:name="OVERHEIDop.locatietype/OVERHEIDop.gebiedsmarkering">Vlak</meta:user-defined>
    <meta:user-defined meta:name="DC.title">Kennisgeving ontvangst bouwen bedrijfsverzamelgebouw, Rijksweg Zuid naast nr. 236, 6161BZ Geleen (GLN00 E 1562 en 1563, GLN00 E 1487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39</meta:user-defined>
    <meta:user-defined meta:name="OVERHEIDop.GmbID/DC.identifier">gmb-2026-385139</meta:user-defined>
    <meta:user-defined meta:name="OVERHEIDop.versieInformatie"/>
  </office:meta>
</office:document-meta>
</file>