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weg 102A 3039J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64</text:span>/<text:span text:style-name="nadrukvet">2026071001742</text:span>, heeft ontvangen voor de Bouwactiviteit (omgevingsplan), Bouwactiviteit (technisch), Rijksmonument. <text:span text:style-name="nadrukcur">(Grondslag: Omgevingswet, artikel 5.1)</text:span></text:p>
            <text:p text:style-name="common-al">De aanvraag betreft het transformeren van een winkelfunctie naar woning op de locatie Statenweg 102A 3039J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1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64</meta:user-defined>
    <meta:user-defined meta:name="DCTERMS.abstract">Het transformeren van een winkelfunctie naar woning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atenweg 102A 3039JK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37</meta:user-defined>
    <meta:user-defined meta:name="OVERHEIDop.GmbID/DC.identifier">gmb-2026-385137</meta:user-defined>
    <meta:user-defined meta:name="OVERHEIDop.versieInformatie"/>
  </office:meta>
</office:document-meta>
</file>