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ilhelminastraat 62-2 1054W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dichtzetten van de trapsparing en het wijzigen van de brandcompartimentering ten behoeve van bouwkundig splitsen</text:p>
            <text:p text:style-name="common-al">Zaakadres: Wilhelminastraat 62-2 1054WK Amsterdam</text:p>
            <text:p text:style-name="common-al">Datum ontvangst: 17-06-2026</text:p>
            <text:p text:style-name="common-al">Zaaknummer: Z2026-026547</text:p>
            <text:p text:style-name="common-al">DSO-nummer: 202606170035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13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3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3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6547</meta:user-defined>
    <meta:user-defined meta:name="DCTERMS.abstract">dichtzetten van de trapsparing en het wijzigen van de brandcompartimentering ten behoeve van bouwkundig splits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Wilhelminastraat 62-2 1054WK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136</meta:user-defined>
    <meta:user-defined meta:name="OVERHEIDop.GmbID/DC.identifier">gmb-2026-385136</meta:user-defined>
    <meta:user-defined meta:name="OVERHEIDop.versieInformatie"/>
  </office:meta>
</office:document-meta>
</file>