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een barbecue/straatfeest op 19 september 2026 tussen 16:00 uur en 22:00 uur aan T.W.A. Ausemsburcht tussen huisnummer 1 en 18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Voldaan aan de melding barbecue / straatfeest op 19 september 2026 tussen 16:00 uur en 22:00 uur aan de T.W.A. Ausemsburcht tussen huisnummer 1 en 18.</text:p>
            <text:p text:style-name="last-al">Verzenddatum: 5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8513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Lijn</meta:user-defined>
    <meta:user-defined meta:name="DC.title">Melding voor een barbecue/straatfeest op 19 september 2026 tussen 16:00 uur en 22:00 uur aan T.W.A. Ausemsburcht tussen huisnummer 1 en 18 te Culembo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135</meta:user-defined>
    <meta:user-defined meta:name="OVERHEIDop.GmbID/DC.identifier">gmb-2026-385135</meta:user-defined>
    <meta:user-defined meta:name="OVERHEIDop.versieInformatie"/>
  </office:meta>
</office:document-meta>
</file>