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kappen van een populier op de locatie vlakbij Waalbandijk 34 te Dodewaard zaaknummer ODR2611461</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kappen van een populier aan de vlakbij Waalbandijk 34 te Dodewaard.</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6 augustus 2026. De gemeente neemt daarover waarschijnlijk 1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851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kappen van een populier op de locatie vlakbij Waalbandijk 34 te Dodewaard zaaknummer ODR2611461</meta:user-defined>
    <meta:user-defined meta:name="DCTERMS.W3CDTF/DCTERMS.available">2026-08-13</meta:user-defined>
    <meta:user-defined meta:name="DCTERMS.W3CDTF/OVERHEIDop.jaargang">2026</meta:user-defined>
    <meta:user-defined meta:name="OVERHEIDop.publicationIssue">385132</meta:user-defined>
    <meta:user-defined meta:name="OVERHEIDop.GmbID/DC.identifier">gmb-2026-385132</meta:user-defined>
    <meta:user-defined meta:name="OVERHEIDop.versieInformatie"/>
  </office:meta>
</office:document-meta>
</file>