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ontheffing geluid voor spoedwerkzaamheden aan een portaalconstructie boven de A2 in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een aanvraag voor een opleggen maatwerkvoorschriften ontvangen. De vergunning is aangevraagd voor ontheffing geluid voor spoedwerkzaamheden aan een portaalconstructie boven de A2 in Oirschot. Het kenmerk van de gemeente voor deze zaak is 082383146.</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11-08-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Stuur dan een e-mail met daarin duidelijk uw vraag naar vergunningen@kempengemeenten.nl. De gemeente neemt dan contact met u op, en maakt zo nodig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8512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2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2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irschot</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82383146</meta:user-defined>
    <meta:user-defined meta:name="DCTERMS.abstract">ontheffing geluid voor spoedwerkzaamheden aan een portaalconstructie boven de A2 in Oirschot</meta:user-defined>
    <dc:language>nl</dc:language>
    <meta:user-defined meta:name="OVERHEIDop.locatietype/OVERHEIDop.gebiedsmarkering">Vlak</meta:user-defined>
    <meta:user-defined meta:name="DC.title">Aanvraag vergunning voor ontheffing geluid voor spoedwerkzaamheden aan een portaalconstructie boven de A2 in Oirschot.</meta:user-defined>
    <meta:user-defined meta:name="DCTERMS.W3CDTF/DCTERMS.available">2026-08-13</meta:user-defined>
    <meta:user-defined meta:name="DCTERMS.W3CDTF/OVERHEIDop.jaargang">2026</meta:user-defined>
    <meta:user-defined meta:name="OVERHEIDop.publicationIssue">385129</meta:user-defined>
    <meta:user-defined meta:name="OVERHEIDop.GmbID/DC.identifier">gmb-2026-385129</meta:user-defined>
    <meta:user-defined meta:name="OVERHEIDop.versieInformatie"/>
  </office:meta>
</office:document-meta>
</file>