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Hordijk 5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IJsselmonde</text:p>
            <text:p text:style-name="common-al">Adres: Hordijk 56</text:p>
            <text:p text:style-name="common-al">Postcode: 3079 DK</text:p>
            <text:p text:style-name="common-al">Activiteit: vergunning kamerverhuur aan 23 personen </text:p>
            <text:p text:style-name="common-al">Verzenddatum besluit: 11 augustus 2026</text:p>
            <text:p text:style-name="common-al">Zaaknummer: 478164-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51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Hordijk 56</meta:user-defined>
    <meta:user-defined meta:name="DCTERMS.W3CDTF/DCTERMS.available">2026-08-13</meta:user-defined>
    <meta:user-defined meta:name="DCTERMS.W3CDTF/OVERHEIDop.jaargang">2026</meta:user-defined>
    <meta:user-defined meta:name="OVERHEIDop.publicationIssue">385126</meta:user-defined>
    <meta:user-defined meta:name="OVERHEIDop.GmbID/DC.identifier">gmb-2026-385126</meta:user-defined>
    <meta:user-defined meta:name="OVERHEIDop.versieInformatie"/>
  </office:meta>
</office:document-meta>
</file>