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pianowandeling op zondag 13 september 2026 tussen 13:30 uur en 17:30 uur in de binnenstad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Voldaan aan de melding niet belastend evenement voor het organiseren van een pianowandeling in de binnenstad op zondag 13 september 2026 tussen 13:30 uur en 17:30 uur.</text:p>
            <text:p text:style-name="last-al">Verzenddatum: 4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8512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2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2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Buurt</meta:user-defined>
    <meta:user-defined meta:name="DC.title">Melding voor het organiseren van een pianowandeling op zondag 13 september 2026 tussen 13:30 uur en 17:30 uur in de binnenstad te Culembo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125</meta:user-defined>
    <meta:user-defined meta:name="OVERHEIDop.GmbID/DC.identifier">gmb-2026-385125</meta:user-defined>
    <meta:user-defined meta:name="OVERHEIDop.versieInformatie"/>
  </office:meta>
</office:document-meta>
</file>