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een kastanjeboom op de locatie Burgemeester H Houtkoperlaan 23 te Ochten zaaknummer ODR2611583</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kappen van een kastanjeboom aan de Burgemeester H Houtkoperlaan 23 te Ocht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0 augustus 2026. De gemeente neemt daarover waarschijnlijk 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851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kappen van een kastanjeboom op de locatie Burgemeester H Houtkoperlaan 23 te Ochten zaaknummer ODR2611583</meta:user-defined>
    <meta:user-defined meta:name="DCTERMS.W3CDTF/DCTERMS.available">2026-08-13</meta:user-defined>
    <meta:user-defined meta:name="DCTERMS.W3CDTF/OVERHEIDop.jaargang">2026</meta:user-defined>
    <meta:user-defined meta:name="OVERHEIDop.publicationIssue">385123</meta:user-defined>
    <meta:user-defined meta:name="OVERHEIDop.GmbID/DC.identifier">gmb-2026-385123</meta:user-defined>
    <meta:user-defined meta:name="OVERHEIDop.versieInformatie"/>
  </office:meta>
</office:document-meta>
</file>