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werk, niet zijnde bouwwerk, of werkzaamheid uitvoeren op de locatie Broekdijksestraat 3 te Echteld zaaknummer ODR2611541</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werk, niet zijnde bouwwerk, of werkzaamheid uitvoeren aan de Broekdijksestraat 3 te Echteld.</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0 augustus 2026. De gemeente neemt daarover waarschijnlijk 5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8512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werk, niet zijnde bouwwerk, of werkzaamheid uitvoeren op de locatie Broekdijksestraat 3 te Echteld zaaknummer ODR2611541</meta:user-defined>
    <meta:user-defined meta:name="DCTERMS.W3CDTF/DCTERMS.available">2026-08-13</meta:user-defined>
    <meta:user-defined meta:name="DCTERMS.W3CDTF/OVERHEIDop.jaargang">2026</meta:user-defined>
    <meta:user-defined meta:name="OVERHEIDop.publicationIssue">385121</meta:user-defined>
    <meta:user-defined meta:name="OVERHEIDop.GmbID/DC.identifier">gmb-2026-385121</meta:user-defined>
    <meta:user-defined meta:name="OVERHEIDop.versieInformatie"/>
  </office:meta>
</office:document-meta>
</file>