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(overschrijding geluid) op 21 augustus 2026 tussen 20:00 uur en 24:00 uur aan Havendijk 22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12 dagenregeling (overschrijding geluid) op 21 augustus 2026 tussen 20:00 uur en 24:00 uur aan de Havendijk 22.</text:p>
            <text:p text:style-name="last-al">Verzenddatum: 4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(overschrijding geluid) op 21 augustus 2026 tussen 20:00 uur en 24:00 uur aan Havendijk 22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19</meta:user-defined>
    <meta:user-defined meta:name="OVERHEIDop.GmbID/DC.identifier">gmb-2026-385119</meta:user-defined>
    <meta:user-defined meta:name="OVERHEIDop.versieInformatie"/>
  </office:meta>
</office:document-meta>
</file>