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15 bomen op locatie (Project Bleiswijkseweg),Bleiswijkseweg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1-08-2026 een besluit verzonden op de aanvraag met zaaknummer 2026-108424 voor het kappen van 15 bomen op locatie (Project Bleiswijkseweg) op locatie Bleiswijkseweg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51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8424</meta:user-defined>
    <meta:user-defined meta:name="DCTERMS.abstract">het kappen van 15 bomen (Project Bleiswijkseweg)</meta:user-defined>
    <dc:language>nl</dc:language>
    <meta:user-defined meta:name="OVERHEIDop.locatietype/OVERHEIDop.gebiedsmarkering">Vlak</meta:user-defined>
    <meta:user-defined meta:name="DC.title">Kennisgeving besluit Omgevingsvergunning voor het kappen van 15 bomen op locatie (Project Bleiswijkseweg),Bleiswijkseweg te Zoeter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16</meta:user-defined>
    <meta:user-defined meta:name="OVERHEIDop.GmbID/DC.identifier">gmb-2026-385116</meta:user-defined>
    <meta:user-defined meta:name="OVERHEIDop.versieInformatie"/>
  </office:meta>
</office:document-meta>
</file>