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groten van de woning op de locatie Heinsiusstraat 28 te Culemborg zaaknummer ODR2611613</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vergroten van de woning aan de Heinsiusstraat 28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1 augustus 2026. De gemeente neemt daarover waarschijnlijk 6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1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groten van de woning op de locatie Heinsiusstraat 28 te Culemborg zaaknummer ODR2611613</meta:user-defined>
    <meta:user-defined meta:name="DCTERMS.W3CDTF/DCTERMS.available">2026-08-13</meta:user-defined>
    <meta:user-defined meta:name="DCTERMS.W3CDTF/OVERHEIDop.jaargang">2026</meta:user-defined>
    <meta:user-defined meta:name="OVERHEIDop.publicationIssue">385114</meta:user-defined>
    <meta:user-defined meta:name="OVERHEIDop.GmbID/DC.identifier">gmb-2026-385114</meta:user-defined>
    <meta:user-defined meta:name="OVERHEIDop.versieInformatie"/>
  </office:meta>
</office:document-meta>
</file>