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realiseren van twee gesloten bodemenergiesystemen, Heresingel 11, 9711 ER Groningen, Heresingel 9, 9711 ER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(reguliere procedure) ontvangen. De vergunning is aangevraagd voor het realiseren van twee gesloten bodemenergiesystemen op de adressen Heresingel 11 en Heresingel 9 te Groningen. Het dossiernummer is GRN-00039185.</text:p>
            <text:p text:style-name="common-al">De volgende activiteit is aangevraagd: </text:p>
            <text:p text:style-name="common-al">- De aanleg van 2 gesloten bodemenergiesystemen in een gebied dat gereguleerd is in het omgevingspla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51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GRN-0003918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aanvraag omgevingsvergunning reguliere procedure, het realiseren van twee gesloten bodemenergiesystemen, Heresingel 11, 9711 ER Groningen, Heresingel 9, 9711 ER Groningen</meta:user-defined>
    <meta:user-defined meta:name="OVERHEIDop.datumEindeReactietermijn">2026-09-22</meta:user-defined>
    <meta:user-defined meta:name="OVERHEIDop.terinzageleggingBG">https://groningen.lokalebekendmakingen.nl/case/1:9822:308065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13</meta:user-defined>
    <meta:user-defined meta:name="OVERHEIDop.GmbID/DC.identifier">gmb-2026-385113</meta:user-defined>
    <meta:user-defined meta:name="OVERHEIDop.versieInformatie"/>
  </office:meta>
</office:document-meta>
</file>