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bieden en ontvangen van winterkleding in de periode 1 november 2026 t/m 30 november 2026 op het plein van de Grote of Barbarakerk aan Grote Kerkstraat 4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ndplaatsvergunning verleend in de periode 1 november 2026 t/m 30 november 2026 op het plein van de Grote of Barbarakerk aan de Grote Kerkstraat 4 voor het aanbieden en ontvangen van winterkleding.</text:p>
            <text:p text:style-name="common-al">Verzenddatum: 5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Toestemming voor het aanbieden en ontvangen van winterkleding in de periode 1 november 2026 t/m 30 november 2026 op het plein van de Grote of Barbarakerk aan Grote Kerkstraat 4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10</meta:user-defined>
    <meta:user-defined meta:name="OVERHEIDop.GmbID/DC.identifier">gmb-2026-385110</meta:user-defined>
    <meta:user-defined meta:name="OVERHEIDop.versieInformatie"/>
  </office:meta>
</office:document-meta>
</file>