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aadhuisstraat te Balk en centrum van Lemmer: verleende evenementenvergunning organiseren van het UITfestival, de aftrap van het cultureel festivalseizoen. (Z.8979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11 augustus 2026 is een evenementenvergunning verleend voor deze locatie. </text:span>Het gaat om het<text:span text:style-name="nadrukvet"/>organiseren van het UITfestival, de aftrap van het cultureel festivalseizoen op 12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51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897952</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Raadhuisstraat te Balk en centrum van Lemmer: verleende evenementenvergunning organiseren van het UITfestival, de aftrap van het cultureel festivalseizoen. (Z.897952)</meta:user-defined>
    <meta:user-defined meta:name="DCTERMS.W3CDTF/DCTERMS.available">2026-08-13</meta:user-defined>
    <meta:user-defined meta:name="DCTERMS.W3CDTF/OVERHEIDop.jaargang">2026</meta:user-defined>
    <meta:user-defined meta:name="OVERHEIDop.publicationIssue">385106</meta:user-defined>
    <meta:user-defined meta:name="OVERHEIDop.GmbID/DC.identifier">gmb-2026-385106</meta:user-defined>
    <meta:user-defined meta:name="OVERHEIDop.versieInformatie"/>
  </office:meta>
</office:document-meta>
</file>