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Vechtstraat 85-1 1079JB Amsterdam, Vechtstraat 85-2 1079J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bouwkundig splitsen van drie woningen naar vijf zelfstandige woningen, het verwijderen van een interne trap en het maken van muurdoorbraken</text:p>
            <text:p text:style-name="common-al">Besluit: verleend</text:p>
            <text:p text:style-name="common-al">Besluit verzonden op: 10-08-2026</text:p>
            <text:p text:style-name="common-al">Zaakadres: Vechtstraat 85-1 1079JB Amsterdam, Vechtstraat 85-2 1079JB Amsterdam</text:p>
            <text:p text:style-name="common-al">Zaaknummer: Z2026-018403</text:p>
            <text:p text:style-name="common-al">DSO-nummer: 202604230219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8403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10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0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0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8403</meta:user-defined>
    <meta:user-defined meta:name="DCTERMS.abstract">het bouwkundig splitsen van 3 woningen naar 5 zelfstandige woningen, het verwijderen van een interne trap en het maken van muurdoorbrak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Vechtstraat 85-1 1079JB Amsterdam, Vechtstraat 85-2 1079JB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04</meta:user-defined>
    <meta:user-defined meta:name="OVERHEIDop.GmbID/DC.identifier">gmb-2026-385104</meta:user-defined>
    <meta:user-defined meta:name="OVERHEIDop.versieInformatie"/>
  </office:meta>
</office:document-meta>
</file>