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abij Symensoord 13, 9923PJ Gars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gemeente Eemsdelta een aanvraag ontvangen voor het plaatsen van een beweegpark op de locatie nabij Symensoord 13, 9923PJ Garsthuiz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510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75</meta:user-defined>
    <meta:user-defined meta:name="DCTERMS.abstract">10 augustus 2026 voor het plaatsen van een beweegpark op de locatie nabij Symensoord 13, 9923PJ Garsthuizen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nabij Symensoord 13, 9923PJ Garsthuiz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103</meta:user-defined>
    <meta:user-defined meta:name="OVERHEIDop.GmbID/DC.identifier">gmb-2026-385103</meta:user-defined>
    <meta:user-defined meta:name="OVERHEIDop.versieInformatie"/>
  </office:meta>
</office:document-meta>
</file>