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25 sandwichborden ten behoeve van Open dag ROC Midden Nederland van 7 januari t/m 14 januari 202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25 sandwichborden ten behoeve van Open dag ROC Midden Nederland van 7 januari t/m 14 januari 2027.</text:p>
            <text:p text:style-name="common-al">Verzenddatum 4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Toestemming voor het plaatsen van 25 sandwichborden ten behoeve van Open dag ROC Midden Nederland van 7 januari t/m 14 januari 2027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00</meta:user-defined>
    <meta:user-defined meta:name="OVERHEIDop.GmbID/DC.identifier">gmb-2026-385100</meta:user-defined>
    <meta:user-defined meta:name="OVERHEIDop.versieInformatie"/>
  </office:meta>
</office:document-meta>
</file>