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lektriciteitskabels aan de nabij fietspad Planetenlaan in Leeuwarden (OV-2026-03896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aanleggen van elektriciteitskabels aan de nabij fietspad Planetenlaan in Leeuwarden. Bij ons geregistreerd onder kenmerk: OV-2026-038968. De verzenddatum van de omgevingsvergunning is 11-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50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968</meta:user-defined>
    <dc:language>nl</dc:language>
    <meta:user-defined meta:name="OVERHEIDop.locatietype/OVERHEIDop.gebiedsmarkering">Vlak</meta:user-defined>
    <meta:user-defined meta:name="DC.title">Verleende omgevingsvergunning voor het aanleggen van elektriciteitskabels aan de nabij fietspad Planetenlaan in Leeuwarden (OV-2026-038968)</meta:user-defined>
    <meta:user-defined meta:name="DCTERMS.W3CDTF/DCTERMS.available">2026-08-13</meta:user-defined>
    <meta:user-defined meta:name="DCTERMS.W3CDTF/OVERHEIDop.jaargang">2026</meta:user-defined>
    <meta:user-defined meta:name="OVERHEIDop.publicationIssue">385098</meta:user-defined>
    <meta:user-defined meta:name="OVERHEIDop.GmbID/DC.identifier">gmb-2026-385098</meta:user-defined>
    <meta:user-defined meta:name="OVERHEIDop.versieInformatie"/>
  </office:meta>
</office:document-meta>
</file>