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8i9ca25527-5d2a-49f5-9a93-89dc34ffda9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office:automatic-styles>
  <office:body>
    <office:text>
      <text:p text:style-name="new_page_staatscourant"/>
      <text:p text:style-name="single-kop-titel">Aanwijzen gehandicaptenparkeerplaats op kenteken op de Wilgenoord te Bodegraven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Onderwerp: Verkeersbesluit voor het aanwijzen van een gehandicaptenparkeerplaats op kenteken in de Wilgenoord, te Bodegraven</text:p>
            <text:p text:style-name="common-al"/>
            <text:p text:style-name="common-al">BURGEMEESTER EN WETHOUDERS VAN GEMEENTE BODEGRAVEN-REEUWIJK,</text:p>
            <text:p text:style-name="common-al">
            <text:span text:style-name="nadrukvet">Bevoegdheid</text:span>
          </text:p>
            <text:p text:style-name="common-al">Op grond van artikel 18, eerste lid, onder d, van de Wegenverkeerswet 1994 is het college van burgemeester en wethouders (verder: het college) bevoegd dit verkeersbesluit te nemen.</text:p>
            <text:p text:style-name="common-al">
            <text:span text:style-name="nadrukondlijn">Gelet op het juridisch kader</text:span>
          </text:p>
            <text:list text:style-name="id1-3-2-2-1-8">
              <text:list-item text:style-override="id1-3-2-2-1-8-1">
                <text:number>•</text:number>
                <text:p text:style-name="al">De Wegenverkeerswet 1994 (WVW 1994);</text:p>
              </text:list-item>
              <text:list-item text:style-override="id1-3-2-2-1-8-2">
                <text:number>•</text:number>
                <text:p text:style-name="al">Het Besluit Administratieve Bepalingen inzake het Wegverkeer (BABW);</text:p>
              </text:list-item>
              <text:list-item text:style-override="id1-3-2-2-1-8-3">
                <text:number>•</text:number>
                <text:p text:style-name="al">Het Reglement Verkeersregels en Verkeerstekens 1990 (RVV 1990);</text:p>
              </text:list-item>
              <text:list-item text:style-override="id1-3-2-2-1-8-4">
                <text:number>•</text:number>
                <text:p text:style-name="al">Algemeen Mandaatbesluit gemeente Bodegraven-Reeuwijk;</text:p>
              </text:list-item>
            </text:list>
            <text:p text:style-name="common-al"/>
            <text:p text:style-name="common-al">OVERWEGINGEN TEN AANZIEN VAN HET BESLUIT</text:p>
            <text:p text:style-name="common-al">In november 2025 is door een bewoner uit de Wilgenoord, een verzoek ingediend voor een gehandicaptenparkeerplaats op kenteken in de buurt van zijn/haar woning. De gemeente heeft de aanvraag in behandeling genomen en een parkeerplaats aangewezen aan de Wilgenoord binnen de bebouwde kom te Bodegraven</text:p>
            <text:p text:style-name="common-al"/>
            <text:p text:style-name="common-al"/>
            <text:p text:style-name="common-al"/>
            <text:p text:style-name="common-al">
            <text:span text:style-name="nadrukvet">Vereiste van het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Uit het oogpunt van de doelstellingen als bedoeld in artikel 2 WVW:</text:p>
            <text:list text:style-name="id1-3-2-2-1-19">
              <text:list-item text:style-override="id1-3-2-2-1-19-1">
                <text:number>•</text:number>
                <text:p text:style-name="al">
                <text:span text:style-name="nadrukcur">(lid 1b) het beschermen van de weggebruikers en passagiers;</text:span>
              </text:p>
              </text:list-item>
            </text:list>
            <text:p text:style-name="common-al">is het gewenst om in de nadere omgeving van de Wilgenoord een gehandicaptenparkeerplaats op kenteken aan te wijzen. Hiertoe zal een parkeervak aan de Wilgenoord, worden voorzien van het verkeersbord E6 van bijlage I van het Regelement Verkeersregels en Verkeerstekens 1990, met onderbord met het bijbehorende kenteken. In overleg zal het bestaande parkeervak aangepast worden aan de wenselijke maatvoering van een gehandicaptenparkeerplaats.</text:p>
            <text:p text:style-name="common-al">
            <text:span text:style-name="nadrukvet">Motivering</text:span>
          </text:p>
            <text:p text:style-name="common-al">
            <text:span text:style-name="nadrukondlijn">Algemeen</text:span>
          </text:p>
            <text:p text:style-name="common-al">Het doel van een het aanwijzen van een gehandicaptenparkeerplaats op kenteken is om de gehandicapte gebruiker daarvan in staat te stellen een actief en mobiel leven te leiden en daardoor aan het maatschappelijke verkeer kan deelnemen. De belangen van de mindervalide aanvrager wegen in deze zwaarder dan die van overige weggebruikers om op een specifieke locatie een voertuig te parkeren.</text:p>
            <text:p text:style-name="common-al">De aanvraag is getoetst aan de gemeentelijke algemene voorschriften gehandicaptenparkeerplaats op kenteken. De aanvrager is in het bezit van een geldige gehandicaptenparkeerkaart als bestuurder. De aanvrager kan niet parkeren op eigen terrein. De aanvrager voldoet hiermee aan de voorschriften. </text:p>
            <text:p text:style-name="common-al">De aanvrager heeft een beperkt loopvermogen van 100 meter of minder vanwege medische redenen. Binnen de gemeente is onvoldoende garantie op een vrije parkeerplaats in de directe omgeving op zeer korte afstand. Met het treffen van deze verkeersmaatregel is de aanvrager gegarandeerd van een beschikbare parkeerplaats voor zijn/haar voertuig binnen het haalbare loopvermogen van de aanvrager van zijn/haar woning.</text:p>
            <text:p text:style-name="common-al">Samen met de aanvrager en de wegbeheerder is een veilige en praktische locatie aangewezen voor de gehandicaptenparkeerplaats. </text:p>
            <text:p text:style-name="common-al">Het treffen van een verkeersmaatregel is een normale maatschappelijke ontwikkeling waarmee men kan worden geconfronteerd en waarvan de nadelige gevolgen in beginsel voor rekening van betrokkenen behoren te blijven. Voor zover belanghebbenden nadelige gevolgen ondervinden van het verkeersbesluit zijn deze niet onevenredig in verhouding tot de met dit besluit te dienen doelen (artikel 3:4, lid 2, van de Algemene wet bestuursrecht.</text:p>
            <text:p text:style-name="common-al">
            <text:span text:style-name="nadrukondlijn">Overleg eigenaar/beheerder</text:span>
          </text:p>
            <text:p text:style-name="common-al">Overeenkomstig artikel 23 van het Besluit administratieve bepalingen inzake het wegverkeer is het openbaar lichaam dat het beheer heeft over de weg gehoord.</text:p>
            <text:p text:style-name="common-al">
            <text:span text:style-name="nadrukondlijn">Advies handhaving</text:span>
          </text:p>
            <text:p text:style-name="common-al">Overeenkomstig met artikel 24 van het Besluit Administratieve Bepalingen inzake het wegverkeer is het verkeersbesluit ter advisering overhandigd aan (de gemachtigde van) de korpschef van het regionaal politiekorps Eenheid Den Haag. De politie heeft in oktober 2024 een algemeen positief advies uitgebracht voor gehandicaptenparkeerplaatsen op kenteken.</text:p>
            <text:p text:style-name="common-al"/>
            <text:p text:style-name="common-al"/>
            <text:p text:style-name="common-al"/>
            <text:p text:style-name="common-al">BESLUIT</text:p>
            <text:p text:style-name="common-al">Op grond van vorenstaande overwegingen besluit het college van burgemeester en wethouders van gemeente Bodegraven-Reeuwijk om:</text:p>
            <text:p text:style-name="common-al">- De aanvrager, woonachtig in de Wilgenoord te Bodegraven, een gehandicaptenparkeerplaats toe te kennen in de nabijheid van zijn/haar woning;</text:p>
            <text:p text:style-name="common-al">- Hiertoe een aangewezen parkeervak, gelegen aan de Wilgenoord, te voorzien van het verkeerbord E6 van bijlage I van het Regelement Verkeersregels en Verkeerstekens 1990, met onderbord met het bijbehorende kenteken en in overleg met aanvrager wordt aangepast naar de bijbehorende maatvoering;</text:p>
            <text:p text:style-name="common-al"/>
            <text:p text:style-name="common-al">
            <text:span text:style-name="nadrukvet">Vervallen besluit</text:span>
          </text:p>
            <text:p text:style-name="common-al">Het besluit tot het verlenen van een gereserveerde gehandicaptenparkeerplaats wordt ingetrokken indien:</text:p>
            <text:p text:style-name="common-al">- de aanvrager is verhuisd;</text:p>
            <text:p text:style-name="common-al">- de aanvrager is overleden;</text:p>
            <text:p text:style-name="common-al">- de aanvrager niet langer in het bezit is van een eigen auto;</text:p>
            <text:p text:style-name="common-al">- de aanvrager niet langer in bezit is van een geldig rijbewijs;</text:p>
            <text:p text:style-name="common-al">- de aanvrager niet langer beschikt over een gehandicaptenkaart voor een bestuurder;</text:p>
            <text:p text:style-name="common-al">- de aanvrager om een andere reden geen gebruik meer maakt van de gehandicaptenparkeerplaats.</text:p>
            <text:p text:style-name="common-al"/>
            <text:p text:style-name="common-al"/>
            <text:p text:style-name="common-al">Bodegraven, </text:p>
            <text:p text:style-name="common-al">Het college van burgemeester en wethouders,</text:p>
            <text:p text:style-name="common-al">Namens deze,</text:p>
            <text:p text:style-name="common-al">Team wegen en verkeer, </text:p>
            <text:p text:style-name="common-al">Melvin Tukker</text:p>
            <text:p text:style-name="common-al"/>
            <text:p text:style-name="common-al">MEDEDELINGEN</text:p>
            <text:p text:style-name="common-al">
            <text:span text:style-name="nadrukvet">Bezwaar</text:span>
          </text:p>
            <text:p text:style-name="common-al">Op grond van de Algemene wet bestuursrecht kan iedereen wiens belang rechtstreeks bij een besluit is betrokken, hiertegen een met redenen omkleed bezwaarschrift indienen. Dit moet dan gebeuren binnen zes weken na de dag waarop burgemeester en wethouders het besluit heeft verzonden. Het bezwaarschrift dient te worden gericht aan burgemeester en wethouders, adres: Postbus 401, 2410 AK Bodegraven.</text:p>
            <text:p text:style-name="common-al"/>
            <text:p text:style-name="common-al">Bij de president van de Arrondissementsrechtbank, binnen het rechtsgebied waarin de indiener van het bezwaarschrift zijn woonplaats heeft, kan een verzoek om voorlopige voorziening (waaronder schorsing) worden ingediend. Een dergelijk verzoek kan pas worden gedaan als het bezwaarschrift is ingediend en onverwijlde spoed, gelet op het betrokken belang, dat vereist. Voor de behandeling het verzoek wordt een bedrag aan griffierecht geheven.</text:p>
            <text:p text:style-name="common-al"/>
            <text:p text:style-name="common-al"/>
            <text:p text:style-name="common-al"/>
            <text:p text:style-name="common-al"/>
            <text:p text:style-name="common-al">
            <text:span text:style-name="nadrukvet">Locatieafbeelding</text:span>
          </text:p>
            <text:p text:style-name="common-al">
            <draw:frame><draw:text-box><text:section text:name="plaatje_id1-3-2-2-1-66-1" text:style-name="plaatje">
              <text:p text:style-name="illustratie_id1-3-2-2-1-66-1-1"><draw:frame draw:style-name="illustratie_id1-3-2-2-1-66-1-1" text:anchor-type="paragraph" svg:width="122.30000000000001mm" svg:height="163.1mm"><draw:image xlink:href="Pictures/Picture8i9ca25527-5d2a-49f5-9a93-89dc34ffda90.jpg" xlink:type="simple"/></draw:frame></text:p>
            </text:section></draw:text-box></draw:frame>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6-1-1" style:parent-style-name="Standard">
      <style:paragraph-properties style:line-spacing="0mm" style:text-autospace="none" ofo:line-height="0.001cm"/>
    </style:style>
    <style:style style:family="graphic" style:name="illustratie_id1-3-2-2-1-6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8509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9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9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odegraven-Reeuwijk</meta:user-defined>
    <meta:user-defined meta:name="OVERHEID.Gemeente/OVERHEID.authority">Bodegraven-Reeuwijk</meta:user-defined>
    <meta:user-defined meta:name="OVERHEID.Informatietype/DC.type">officiële publicatie</meta:user-defined>
    <meta:user-defined meta:name="OVERHEIDop.Rubriek/DC.type">verkeersbesluit of -mededeling</meta:user-defined>
    <meta:user-defined meta:name="OVERHEID.Gemeente/DCTERMS.publisher">Bodegraven-Reeu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odegraven-Reeuwijk - Gehandicaptenparkeerplaats op kenteken - Wilgenoord Bodegrav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ehandicaptenparkeerplaats op kenteken</meta:user-defined>
    <meta:user-defined meta:name="OVERHEIDop.verkeersbordcode">E6</meta:user-defined>
    <dc:language>nl</dc:language>
    <meta:user-defined meta:name="OVERHEIDop.locatietype/OVERHEIDop.gebiedsmarkering">Punt</meta:user-defined>
    <meta:user-defined meta:name="DC.title">Aanwijzen gehandicaptenparkeerplaats op kenteken op de Wilgenoord te Bodegraven</meta:user-defined>
    <meta:user-defined meta:name="DCTERMS.W3CDTF/DCTERMS.available">2026-08-13</meta:user-defined>
    <meta:user-defined meta:name="DCTERMS.W3CDTF/OVERHEIDop.jaargang">2026</meta:user-defined>
    <meta:user-defined meta:name="OVERHEIDop.publicationIssue">385092</meta:user-defined>
    <meta:user-defined meta:name="OVERHEIDop.GmbID/DC.identifier">gmb-2026-385092</meta:user-defined>
    <meta:user-defined meta:name="OVERHEIDop.versieInformatie"/>
  </office:meta>
</office:document-meta>
</file>