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20 sandwichborden ten behoeve van Open dag ROC Rivor van 13 t/m 22 september 2026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20 sandwichborden ten behoeve van Open dag ROC Rivor van 13 t/m 22 september 2026.</text:p>
            <text:p text:style-name="common-al">Verzenddatum 30 juli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0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Toestemming voor het plaatsen van 20 sandwichborden ten behoeve van Open dag ROC Rivor van 13 t/m 22 september 2026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091</meta:user-defined>
    <meta:user-defined meta:name="OVERHEIDop.GmbID/DC.identifier">gmb-2026-385091</meta:user-defined>
    <meta:user-defined meta:name="OVERHEIDop.versieInformatie"/>
  </office:meta>
</office:document-meta>
</file>