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Anjeliersstraat 368 Amsterdam , 12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0639</text:p>
            <text:p text:style-name="common-al">DSO nummer: 2026080600981</text:p>
            <text:p text:style-name="common-al">Ontvangstdatum melding: 06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639</meta:user-defined>
    <meta:user-defined meta:name="DCTERMS.abstract">Melding MBA Graven (TU) - Anjeliersstraat 340 - 434 (openbare weg) - Amsterdam - 261033625</meta:user-defined>
    <dc:language>nl</dc:language>
    <meta:user-defined meta:name="OVERHEIDop.locatietype/OVERHEIDop.gebiedsmarkering">Vlak</meta:user-defined>
    <meta:user-defined meta:name="DC.title">Melding graven bodem - Nabij Anjeliersstraat 368 Amsterdam , 12 meter richting zuid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90</meta:user-defined>
    <meta:user-defined meta:name="OVERHEIDop.GmbID/DC.identifier">gmb-2026-385090</meta:user-defined>
    <meta:user-defined meta:name="OVERHEIDop.versieInformatie"/>
  </office:meta>
</office:document-meta>
</file>