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nieuw bouwen van een woning , Den Aam 17, 7044AB Len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is een melding ontvangen waarvoor geen vergunningsplicht geldt voor de locatie Den Aam 17, 7044AB Lengel. De melding is geregistreerd onder zaaknummer Z2026-00001222. De melding betreft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Bouwactivitei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8508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ontferland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22</meta:user-defined>
    <meta:user-defined meta:name="DCTERMS.abstract">Betreft: melding op locatie Den Aam 17, 7044AB Lengel</meta:user-defined>
    <dc:language>nl</dc:language>
    <meta:user-defined meta:name="OVERHEIDop.locatietype/OVERHEIDop.gebiedsmarkering">Vlak</meta:user-defined>
    <meta:user-defined meta:name="DC.title">Melding het nieuw bouwen van een woning , Den Aam 17, 7044AB Leng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89</meta:user-defined>
    <meta:user-defined meta:name="OVERHEIDop.GmbID/DC.identifier">gmb-2026-385089</meta:user-defined>
    <meta:user-defined meta:name="OVERHEIDop.versieInformatie"/>
  </office:meta>
</office:document-meta>
</file>