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eiloo, aanvraag omgevingsvergunning (regulier) geweigerd, De Droogmakerij 1,3,5,7,9 1851LX Heiloo, Het bouwen van een kantoorgebouw en distributie (opslag)hal (CirQulus 2.0), verzenddatum 13 juli 2026 (Z2025-0000176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(en)</text:span>
          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Met dit bericht laten wij u weten dat er misschien iets verandert in uw omgeving</text:span>
          </text:p>
            <text:p text:style-name="common-al">Wij hebben een besluit genomen op deze aanvraag omgevingsvergunning. Een omgevingsvergunning wordt aangevraagd om toestemming te krijgen om bijvoorbeeld iets te bouwen, verbouwen, slopen, kappen of aan te leggen.</text:p>
            <text:p text:style-name="common-al">
            <text:span text:style-name="nadrukvet">Als u het niet eens bent met dit besluit, dan kunt u in beroep gaan</text:span>
          </text:p>
            <text:p text:style-name="common-al">Wij adviseren u om eerst contact met ons op te nemen. Samen kunnen we het besluit met u doornemen en eventuele vragen bespreken. Wilt u daarna alsnog in beroep gaan? Dat kan binnen zes weken, vanaf de dag nadat het besluit ter inzage is gelegd</text:p>
            <text:p text:style-name="common-al">
            <text:span text:style-name="nadrukvet">In beroep gaan kan via een brief of via het digitale formulier</text:span>
          </text:p>
            <text:p text:style-name="common-al">Het digitale beroepsformulier kunt u vinden via de website <text:a xlink:href="http://www.rechtspraak.nl" xlink:type="simple">www.rechtspraak.nl</text:a>. Wilt u met een brief in beroep gaan? Stuur deze dan aan de rechtbank Noord-Holland, sector Bestuursrecht, postbus 1621, 2003 BR Haarlem.</text:p>
            <text:p text:style-name="common-al">In uw beroep moet in ieder geval het volgende staan:</text:p>
            <text:p text:style-name="common-al">-           uw naam, adres en woonplaats;</text:p>
            <text:p text:style-name="common-al">-           de datum en handtekening;</text:p>
            <text:p text:style-name="common-al">-           het kenmerk van het besluit en een omschrijving van het besluit waartegen u                   beroep instelt. U kunt een kopie van het besluit meesturen;</text:p>
            <text:p text:style-name="common-al">-           de redenen waarom u het beroep instelt (beroepsgronden).</text:p>
            <text:p text:style-name="common-al"/>
            <text:p text:style-name="common-al">
            <text:span text:style-name="nadrukvet">Bij spoed kunt u een voorlopige voorziening vragen </text:span>
          </text:p>
            <text:p text:style-name="common-al">Als u in beroep gaat, heeft dit geen schorsende werking. Dat betekent dat</text:p>
            <text:p text:style-name="common-al">het besluit blijft gelden in de tijd dat uw beroep in behandeling is. Is er spoed en kunt u een beslissing op uw beroep nie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in beroep bent gegaan. Dit kan zowel digitaal als schriftelijk. Voor het digitaal indienen gaat u naar <text:a xlink:href="http://www.rechtspraak.nl" xlink:type="simple">www.rechtspraak.nl</text:a>. Hier vindt u ook meer informatie over de behandeling van een voorlopige voorziening en de tarieven die hiervoor gelden.</text:p>
            <text:p text:style-name="last-al">Een schriftelijke voorlopige voorziening vraagt u aan bij de voorzieningenrechter van de rechtbank Noord-Holland, Postbus 1621, 2003 BR Haarl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850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1761</meta:user-defined>
    <meta:user-defined meta:name="DCTERMS.abstract">De Droogmakerij 1,3,5,7,9 1851LX Heiloo, Het bouwen van een kantoorgebouw en distributie (opslag)hal (CirQulus 2.0), verzenddatum 13 juli 2026 (Z2025-00001761)</meta:user-defined>
    <dc:language>nl</dc:language>
    <meta:user-defined meta:name="OVERHEIDop.locatietype/OVERHEIDop.gebiedsmarkering">Vlak</meta:user-defined>
    <meta:user-defined meta:name="DC.title">Gemeente Heiloo, aanvraag omgevingsvergunning (regulier) geweigerd, De Droogmakerij 1,3,5,7,9 1851LX Heiloo, Het bouwen van een kantoorgebouw en distributie (opslag)hal (CirQulus 2.0), verzenddatum 13 juli 2026 (Z2025-00001761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087</meta:user-defined>
    <meta:user-defined meta:name="OVERHEIDop.GmbID/DC.identifier">gmb-2026-385087</meta:user-defined>
    <meta:user-defined meta:name="OVERHEIDop.versieInformatie"/>
  </office:meta>
</office:document-meta>
</file>