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Besluit activiteiten leefomgeving − 2e Poellaan 26a in L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ontving op 15 juli 2026, namens het college van burgemeester en wethouders van de gemeente Lisse, twee meldingen milieubelastende activiteiten. </text:p>
            <text:p text:style-name="common-al">De meldingen zijn ingediend voor het reinigen, lijmen en coaten van materialen en het mechanisch bewerken van diverse materialen op de locatie 2e Poellaan 26a in Lisse. </text:p>
            <text:p text:style-name="common-al">
            <text:span text:style-name="nadrukvet"/>
          </text:p>
            <text:p text:style-name="common-al">
            <text:span text:style-name="nadrukvet">Geen bezwaar of beroep</text:span>
          </text:p>
            <text:p text:style-name="common-al">Het is niet mogelijk om bezwaar te maken of beroep in te stellen tegen deze melding. </text:p>
            <text:p text:style-name="common-al">
            <text:span text:style-name="nadrukvet"/>
          </text:p>
            <text:p text:style-name="common-al">
            <text:span text:style-name="nadrukvet">Meer informatie</text:span>
          </text:p>
            <text:p text:style-name="common-al">Als u meer informatie wilt, dan kunt u contact opnemen met de Omgevingsdienst West-Holland. Dit doet u via 071‑4083100 of info@odwh.nl. Noem hierbij het zaaknummer: 1846306</text:p>
            <text:p text:style-name="last-al">
            <text:a xlink:href="#_msoanchor_1" xlink:type="simple">[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8508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iss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846306</meta:user-defined>
    <meta:user-defined meta:name="DCTERMS.abstract">het reinigen, lijmen en coaten van materialen en het mechanisch bewerken van diverse materialen</meta:user-defined>
    <dc:language>nl</dc:language>
    <meta:user-defined meta:name="OVERHEIDop.locatietype/OVERHEIDop.gebiedsmarkering">Adres</meta:user-defined>
    <meta:user-defined meta:name="DC.title">Ingekomen melding Besluit activiteiten leefomgeving − 2e Poellaan 26a in Liss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80</meta:user-defined>
    <meta:user-defined meta:name="OVERHEIDop.GmbID/DC.identifier">gmb-2026-385080</meta:user-defined>
    <meta:user-defined meta:name="OVERHEIDop.versieInformatie"/>
  </office:meta>
</office:document-meta>
</file>