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Oude Spoordijk 27 Aalsmeer , 27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Baarsen Buisleidingen B.V.</text:p>
            <text:p text:style-name="common-al">Zaaknummer: OD2026-0050420</text:p>
            <text:p text:style-name="common-al">DSO nummer: 2026080600178</text:p>
            <text:p text:style-name="common-al">Ontvangstdatum melding: 06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507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420</meta:user-defined>
    <meta:user-defined meta:name="DCTERMS.abstract">24339 DWL.000295 HDD Ringvaart, Aalsmeer 1</meta:user-defined>
    <dc:language>nl</dc:language>
    <meta:user-defined meta:name="OVERHEIDop.locatietype/OVERHEIDop.gebiedsmarkering">Vlak</meta:user-defined>
    <meta:user-defined meta:name="DC.title">Melding toepassen grond en baggerspecie - Nabij Oude Spoordijk 27 Aalsmeer , 27 meter richting oos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74</meta:user-defined>
    <meta:user-defined meta:name="OVERHEIDop.GmbID/DC.identifier">gmb-2026-385074</meta:user-defined>
    <meta:user-defined meta:name="OVERHEIDop.versieInformatie"/>
  </office:meta>
</office:document-meta>
</file>