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ijnsburgstraat 48-2 1059A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met behoud van bestemming als één woning</text:p>
            <text:p text:style-name="common-al">Zaakadres: Rijnsburgstraat 48-2 1059AX Amsterdam</text:p>
            <text:p text:style-name="common-al">Datum ontvangst: 27-07-2026</text:p>
            <text:p text:style-name="common-al">Zaaknummer: Z2026-033115</text:p>
            <text:p text:style-name="common-al">DSO-nummer: 202607270011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115</meta:user-defined>
    <meta:user-defined meta:name="DCTERMS.abstract">wijzigen van de indeling met behoud van bestemming als éé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ijnsburgstraat 48-2 1059AX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72</meta:user-defined>
    <meta:user-defined meta:name="OVERHEIDop.GmbID/DC.identifier">gmb-2026-385072</meta:user-defined>
    <meta:user-defined meta:name="OVERHEIDop.versieInformatie"/>
  </office:meta>
</office:document-meta>
</file>