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, Prinses Beatrixstraat 8, 6585XN Mo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is een melding ontvangen waarvoor geen vergunningsplicht geldt voor de locatie Prinses Beatrixstraat 8, 6585XN Mook. De melding is geregistreerd onder zaaknummer Z2026-00000285. Wij hebben deze melding geaccepteerd. De melding betreft het slopen van de garage en het tuinhuisje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omgevingsloket@mookenmiddelaar.nl of telefoonnummer 024-6969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850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ok en Middelaa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285</meta:user-defined>
    <meta:user-defined meta:name="DCTERMS.abstract">Betreft: Melding op locatie Prinses Beatrixstraat 8, 6585XN Mook</meta:user-defined>
    <dc:language>nl</dc:language>
    <meta:user-defined meta:name="OVERHEIDop.locatietype/OVERHEIDop.gebiedsmarkering">Vlak</meta:user-defined>
    <meta:user-defined meta:name="DC.title">Kennisgeving melding, Prinses Beatrixstraat 8, 6585XN Moo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71</meta:user-defined>
    <meta:user-defined meta:name="OVERHEIDop.GmbID/DC.identifier">gmb-2026-385071</meta:user-defined>
    <meta:user-defined meta:name="OVERHEIDop.versieInformatie"/>
  </office:meta>
</office:document-meta>
</file>