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melding Stratenvolleybal op 15 augustus 2026 in Jis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een aantal activiteiten/evenementen binnen de gemeente Tytsjerksteradiel is geen vergunning of ontheffing (meer) nodig, maar geldt wel een meldingsplicht. Deze meldingen worden geplaatst op de evenementenkalender van de gemeente Tytsjerksteradiel.</text:p>
            <text:p text:style-name="common-al">Op 30-07-2026 is de volgende melding binnengekomen:</text:p>
            <text:p text:style-name="last-al">Jistrum, MFA Jistrum, Fjildwei 8, stratenvolleybal (Tonevido) op 15 augustus 2026 van 16.00 uur tot 22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38506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6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6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ytsjerksteradiel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TZ2026-001901</meta:user-defined>
    <meta:user-defined meta:name="DCTERMS.abstract">Stratenvolleybal op 15 augustus 2026 in Jistrum</meta:user-defined>
    <dc:language>nl</dc:language>
    <meta:user-defined meta:name="OVERHEIDop.locatietype/OVERHEIDop.gebiedsmarkering">Punt</meta:user-defined>
    <meta:user-defined meta:name="DC.title">Gemeente Tytsjerksteradiel - melding Stratenvolleybal op 15 augustus 2026 in Jistru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69</meta:user-defined>
    <meta:user-defined meta:name="OVERHEIDop.GmbID/DC.identifier">gmb-2026-385069</meta:user-defined>
    <meta:user-defined meta:name="OVERHEIDop.versieInformatie"/>
  </office:meta>
</office:document-meta>
</file>