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Santoriniweg 25 Amsterdam , 599 meter richting 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Sunoco Amsterdam Terminal B.V.</text:p>
            <text:p text:style-name="common-al">Zaaknummer: OD2026-0050356</text:p>
            <text:p text:style-name="common-al">DSO nummer: 2026080501197</text:p>
            <text:p text:style-name="common-al">Ontvangstdatum melding: 05-08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06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6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6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0356</meta:user-defined>
    <meta:user-defined meta:name="DCTERMS.abstract">Graagwerkzaamheden tbv het plaatsen van sleepers en herschikken schone grond 1</meta:user-defined>
    <dc:language>nl</dc:language>
    <meta:user-defined meta:name="OVERHEIDop.locatietype/OVERHEIDop.gebiedsmarkering">Vlak</meta:user-defined>
    <meta:user-defined meta:name="DC.title">Melding toepassen grond en baggerspecie - Nabij Santoriniweg 25 Amsterdam , 599 meter richting oost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067</meta:user-defined>
    <meta:user-defined meta:name="OVERHEIDop.GmbID/DC.identifier">gmb-2026-385067</meta:user-defined>
    <meta:user-defined meta:name="OVERHEIDop.versieInformatie"/>
  </office:meta>
</office:document-meta>
</file>