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RVV 19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heffing RVV 1990</text:span>
          </text:p>
            <text:p text:style-name="common-al">
            
          </text:p>
            <text:p text:style-name="common-al">Burgemeester en wethouders maken bekend dat zij ontheffing hebben verleend op grond van artikel 87 juncto artikel 76</text:p>
            <text:p text:style-name="common-al">van het Reglement Verkeersregels en Verkeerstekens 1990 (hierna: RVV) voor:  </text:p>
            <text:p text:style-name="common-al"/>
            <text:p text:style-name="common-al">RVV-ontheffing voor één voertuig om als bestuurder van een motorvoertuig te mogen berijden van voet- en fietspaden, en het in- en uitrijden van Bogaard Stadscentrum ter hoogte van de Prinses Alexiapromenade, de Prins Johan Friso Promenade en de Prins Willem Alexander Promenade te Rijswijk. De ontheffing is noodzakelijk voor het laden en lossen ten behoeve van de afbouw en inrichting van commerciële ruimten in The Orchard.</text:p>
            <text:p text:style-name="last-al">De ontheffing is geldig vanaf 10 augustus 2026 tot en met 31 december 2026; op de dagen maandag tot en met vrijdag, van 08:00 uur tot 11:00 uur. De ontheffing is verzonden op 1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8506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6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6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ijswijk</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Verkeer | Organisatie en beleid</meta:user-defined>
    <meta:user-defined meta:name="OVERHEIDop.Rubriek/DC.type">andere beschikking</meta:user-defined>
    <meta:user-defined meta:name="OVERHEIDop.referentienummer">20260724140862</meta:user-defined>
    <dc:language>nl</dc:language>
    <meta:user-defined meta:name="OVERHEIDop.locatietype/OVERHEIDop.gebiedsmarkering">Vlak</meta:user-defined>
    <meta:user-defined meta:name="DC.title">Ontheffing RVV 1990</meta:user-defined>
    <meta:user-defined meta:name="DCTERMS.W3CDTF/DCTERMS.available">2026-08-13</meta:user-defined>
    <meta:user-defined meta:name="DCTERMS.W3CDTF/OVERHEIDop.jaargang">2026</meta:user-defined>
    <meta:user-defined meta:name="OVERHEIDop.publicationIssue">385066</meta:user-defined>
    <meta:user-defined meta:name="OVERHEIDop.GmbID/DC.identifier">gmb-2026-385066</meta:user-defined>
    <meta:user-defined meta:name="OVERHEIDop.versieInformatie"/>
  </office:meta>
</office:document-meta>
</file>