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ergouw 16 1023P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anbouw op de begane grond, realiseren van een dakuitbouw op de aanbouw van de begane grond en het realiseren van een dakkapel aan de zijgevel</text:p>
            <text:p text:style-name="common-al">Zaakadres: Liergouw 16 1023PA Amsterdam</text:p>
            <text:p text:style-name="common-al">Datum ontvangst: 01-07-2026</text:p>
            <text:p text:style-name="common-al">Zaaknummer: Z2026-029073</text:p>
            <text:p text:style-name="common-al">DSO-nummer: 202607010125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073</meta:user-defined>
    <meta:user-defined meta:name="DCTERMS.abstract">realiseren van een aanbouw op de begane grond, realiseren van een dakuitbouw op de aanbouw van de begane grond en het realiseren van een dakkapel..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iergouw 16 1023PA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63</meta:user-defined>
    <meta:user-defined meta:name="OVERHEIDop.GmbID/DC.identifier">gmb-2026-385063</meta:user-defined>
    <meta:user-defined meta:name="OVERHEIDop.versieInformatie"/>
  </office:meta>
</office:document-meta>
</file>