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vrij betegelen voortuin Wittekruisstraat 4, 1722 ZC Zuid-Scharw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omgevingsvergunning voor het realiseren van een parkeerplaats in de voortuin met zaaknummer 1271771 op de locatie Wittekruisstraat 4, 1722 ZC Zuid-Scharwoude. De vergunning is niet verleend, omdat dat vergunningvrij gerealiseerd mag worden.</text:p>
            <text:p text:style-name="common-al">
            
          </text:p>
            <text:p text:style-name="common-al">
            <text:span text:style-name="nadrukvet">Bij vragen kunt u contact opnemen met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50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271771</meta:user-defined>
    <dc:language>nl</dc:language>
    <meta:user-defined meta:name="OVERHEIDop.locatietype/OVERHEIDop.gebiedsmarkering">Punt</meta:user-defined>
    <meta:user-defined meta:name="DC.title">Besluit: Vergunningvrij betegelen voortuin Wittekruisstraat 4, 1722 ZC Zuid-Scharwoude</meta:user-defined>
    <meta:user-defined meta:name="DCTERMS.W3CDTF/DCTERMS.available">2026-08-13</meta:user-defined>
    <meta:user-defined meta:name="DCTERMS.W3CDTF/OVERHEIDop.jaargang">2026</meta:user-defined>
    <meta:user-defined meta:name="OVERHEIDop.publicationIssue">385057</meta:user-defined>
    <meta:user-defined meta:name="OVERHEIDop.GmbID/DC.identifier">gmb-2026-385057</meta:user-defined>
    <meta:user-defined meta:name="OVERHEIDop.versieInformatie"/>
  </office:meta>
</office:document-meta>
</file>