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Marinierskade 39 Amsterdam , 12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0249</text:p>
            <text:p text:style-name="common-al">DSO nummer: 2026080500631</text:p>
            <text:p text:style-name="common-al">Ontvangstdatum melding: 05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249</meta:user-defined>
    <meta:user-defined meta:name="DCTERMS.abstract">261034315, Marinierskade 4-58 te Amsterdam (o.w.)</meta:user-defined>
    <dc:language>nl</dc:language>
    <meta:user-defined meta:name="OVERHEIDop.locatietype/OVERHEIDop.gebiedsmarkering">Vlak</meta:user-defined>
    <meta:user-defined meta:name="DC.title">Melding graven bodem - Nabij Marinierskade 39 Amsterdam , 12 meter richting wes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56</meta:user-defined>
    <meta:user-defined meta:name="OVERHEIDop.GmbID/DC.identifier">gmb-2026-385056</meta:user-defined>
    <meta:user-defined meta:name="OVERHEIDop.versieInformatie"/>
  </office:meta>
</office:document-meta>
</file>