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oekel – Melding Besluit activiteiten leefomgeving (Bal) – Peelstraat 7, Boe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oekel delen mee dat zij de volgende melding hebben ontvangen: </text:p>
            <text:p text:style-name="common-al">Voor: het beëindigen van het houden van rundvee</text:p>
            <text:p text:style-name="common-al">Locatie:  Peelstraat 7, 5427 EG Boekel</text:p>
            <text:p text:style-name="common-al">Zaaknummer:  ODBN Z/511861 – Gemeente 714265</text:p>
            <text:p text:style-name="common-al">Datum ontvangen: 27 jul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ekel</text:p>
            </table:table-cell>
            <table:table-cell office:value-type="string" table:style-name="header.C">
              <text:p text:style-name="headerright"><text:span text:style-name="nr">Nr. 3850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oe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ekel</meta:user-defined>
    <meta:user-defined meta:name="OVERHEID.Gemeente/OVERHEID.authority">Boe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861 </meta:user-defined>
    <dc:language>nl</dc:language>
    <meta:user-defined meta:name="OVERHEIDop.locatietype/OVERHEIDop.gebiedsmarkering">Adres</meta:user-defined>
    <meta:user-defined meta:name="DC.title">Gemeente Boekel – Melding Besluit activiteiten leefomgeving (Bal) – Peelstraat 7, Boek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55</meta:user-defined>
    <meta:user-defined meta:name="OVERHEIDop.GmbID/DC.identifier">gmb-2026-385055</meta:user-defined>
    <meta:user-defined meta:name="OVERHEIDop.versieInformatie"/>
  </office:meta>
</office:document-meta>
</file>