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kappen) voor het kappen van een kastanjeboom  - Plantsoen 47, 9367 PH De Wilp, Marum (MRM01) C 6264</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1 augustus 2026 een besluit genomen op de aanvraag met zaaknummer 2026191884 voor het kappen van een kastanjeboom  op locatie Plantsoen 47, 9367 PH De Wilp, Marum (MRM01) C 6264. De vergunning is verleend. Het besluit betreft de volgende onderdelen:</text:p>
            <text:list text:style-name="id1-3-2-1-1-2">
              <text:list-item text:style-override="id1-3-2-1-1-2-1">
                <text:number>•</text:number>
                <text:p text:style-name="al">Boom kappen of houtopstand velle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50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91884</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kappen) voor het kappen van een kastanjeboom  - Plantsoen 47, 9367 PH De Wilp, Marum (MRM01) C 6264</meta:user-defined>
    <meta:user-defined meta:name="DCTERMS.W3CDTF/DCTERMS.available">2026-08-13</meta:user-defined>
    <meta:user-defined meta:name="DCTERMS.W3CDTF/OVERHEIDop.jaargang">2026</meta:user-defined>
    <meta:user-defined meta:name="OVERHEIDop.publicationIssue">385052</meta:user-defined>
    <meta:user-defined meta:name="OVERHEIDop.GmbID/DC.identifier">gmb-2026-385052</meta:user-defined>
    <meta:user-defined meta:name="OVERHEIDop.versieInformatie"/>
  </office:meta>
</office:document-meta>
</file>