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gunningsvrij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tunnelverlichting Meester Bouhuijstunnel</text:p>
            <text:p text:style-name="common-al">Besluit: vergunningsvrij</text:p>
            <text:p text:style-name="common-al">Besluit verzonden op: 10-08-2026</text:p>
            <text:p text:style-name="common-al">Zaakadres: </text:p>
            <text:p text:style-name="common-al">Zaaknummer: Z2026-034373</text:p>
            <text:p text:style-name="common-al">DSO-nummer: 2026073001235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weesp@amsterdam.nl?Subject=Dossiernummer Z2026-034373" xlink:type="simple">vth.weesp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05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5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5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4373</meta:user-defined>
    <meta:user-defined meta:name="DCTERMS.abstract">Vervangen tunnelverlichting Meester Bouhuijstunnel</meta:user-defined>
    <dc:language>nl</dc:language>
    <meta:user-defined meta:name="OVERHEIDop.locatietype/OVERHEIDop.gebiedsmarkering">Vlak</meta:user-defined>
    <meta:user-defined meta:name="DC.title">Besluit omgevingsvergunning reguliere procedure vergunningsvrij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051</meta:user-defined>
    <meta:user-defined meta:name="OVERHEIDop.GmbID/DC.identifier">gmb-2026-385051</meta:user-defined>
    <meta:user-defined meta:name="OVERHEIDop.versieInformatie"/>
  </office:meta>
</office:document-meta>
</file>