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berging/opslag aan Gatherweg 42, 8171LC Vaassen (143156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bouwen van een berging/opslag aan Gatherweg 42, 8171LC Vaassen.</text:p>
            <text:p text:style-name="common-al">Datum besluit: 11-08-2026.</text:p>
            <text:p text:style-name="common-al">Zaaknummer: 1431563.</text:p>
            <text:p text:style-name="common-al">
            <text:span text:style-name="nadrukvet">Bent u het niet eens met de vergunning? 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 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 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50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39297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bouwen van een berging/opslag aan Gatherweg 42, 8171LC Vaassen (1431563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49</meta:user-defined>
    <meta:user-defined meta:name="OVERHEIDop.GmbID/DC.identifier">gmb-2026-385049</meta:user-defined>
    <meta:user-defined meta:name="OVERHEIDop.versieInformatie"/>
  </office:meta>
</office:document-meta>
</file>