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plaatsen van een steiger van 21-8 t/m 1-9 2026, Koningsweg 34, 1811 LM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Koningsweg 34, 1811 LM Alkmaar<text:span text:style-name="nadrukvet">; </text:span>het plaatsen van een steiger van 21-8 t/m 1-9 2026</text:p>
            <text:p text:style-name="common-al">
            
          </text:p>
            <text:p text:style-name="common-al">Datum ontvangst: 11-08-2026</text:p>
            <text:p text:style-name="common-al">Zaaknummer: 00001399739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85044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04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04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0001399739</meta:user-defined>
    <dc:language>nl</dc:language>
    <meta:user-defined meta:name="OVERHEIDop.locatietype/OVERHEIDop.gebiedsmarkering">Punt</meta:user-defined>
    <meta:user-defined meta:name="DC.title">Omgevingsvergunning aangevraagd: het plaatsen van een steiger van 21-8 t/m 1-9 2026, Koningsweg 34, 1811 LM Alkmaar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044</meta:user-defined>
    <meta:user-defined meta:name="OVERHEIDop.GmbID/DC.identifier">gmb-2026-385044</meta:user-defined>
    <meta:user-defined meta:name="OVERHEIDop.versieInformatie"/>
  </office:meta>
</office:document-meta>
</file>