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rimulastraat 44 Aalsmeer , 12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huis Aalsmeer</text:p>
            <text:p text:style-name="common-al">Zaaknummer: OD2026-0050223</text:p>
            <text:p text:style-name="common-al">DSO nummer: 2026080500476</text:p>
            <text:p text:style-name="common-al">Ontvangstdatum melding: 05-08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50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223</meta:user-defined>
    <meta:user-defined meta:name="DCTERMS.abstract">Reconstructie Ophelialaan en Primulastraat noord (fase 1) 1</meta:user-defined>
    <dc:language>nl</dc:language>
    <meta:user-defined meta:name="OVERHEIDop.locatietype/OVERHEIDop.gebiedsmarkering">Vlak</meta:user-defined>
    <meta:user-defined meta:name="DC.title">Melding toepassen grond en baggerspecie - Nabij Primulastraat 44 Aalsmeer , 12 meter richting zuidwe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41</meta:user-defined>
    <meta:user-defined meta:name="OVERHEIDop.GmbID/DC.identifier">gmb-2026-385041</meta:user-defined>
    <meta:user-defined meta:name="OVERHEIDop.versieInformatie"/>
  </office:meta>
</office:document-meta>
</file>