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Javastraat 10-1 1094H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indelen/ verbouwen woningen in woongebouw</text:p>
            <text:p text:style-name="common-al">Besluit: vergunningsvrij</text:p>
            <text:p text:style-name="common-al">Besluit verzonden op: 10-08-2026</text:p>
            <text:p text:style-name="common-al">Zaakadres: Javastraat 10-1 1094HG Amsterdam</text:p>
            <text:p text:style-name="common-al">Zaaknummer: Z2026-034132</text:p>
            <text:p text:style-name="common-al">DSO-nummer: 202607300103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3413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3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132</meta:user-defined>
    <meta:user-defined meta:name="DCTERMS.abstract">Herindelen / verbouwen woningen in woon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Javastraat 10-1 1094HG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38</meta:user-defined>
    <meta:user-defined meta:name="OVERHEIDop.GmbID/DC.identifier">gmb-2026-385038</meta:user-defined>
    <meta:user-defined meta:name="OVERHEIDop.versieInformatie"/>
  </office:meta>
</office:document-meta>
</file>