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Blankenstraat 280 Amsterdam , 6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Van Baarsen Buisleidingen B.V.</text:p>
            <text:p text:style-name="common-al">Zaaknummer: OD2026-0050157</text:p>
            <text:p text:style-name="common-al">DSO nummer: 2026080500181</text:p>
            <text:p text:style-name="common-al">Ontvangstdatum melding: 05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02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2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2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0157</meta:user-defined>
    <meta:user-defined meta:name="DCTERMS.abstract">26253 Blankenstraat te Amsterdam</meta:user-defined>
    <dc:language>nl</dc:language>
    <meta:user-defined meta:name="OVERHEIDop.locatietype/OVERHEIDop.gebiedsmarkering">Vlak</meta:user-defined>
    <meta:user-defined meta:name="DC.title">Melding toepassen grond en baggerspecie - Nabij Blankenstraat 280 Amsterdam , 6 meter richting zuidoost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26</meta:user-defined>
    <meta:user-defined meta:name="OVERHEIDop.GmbID/DC.identifier">gmb-2026-385026</meta:user-defined>
    <meta:user-defined meta:name="OVERHEIDop.versieInformatie"/>
  </office:meta>
</office:document-meta>
</file>