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noveren en verduurzamen van de daken</text:p>
            <text:p text:style-name="common-al">Zaakadres: Torenven 3 t/m 19 oneven en Kerklaan 3 t/m 13 oneven.</text:p>
            <text:p text:style-name="common-al">Datum ontvangst: 09-07-2026</text:p>
            <text:p text:style-name="common-al">Zaaknummer: Z2026-030545</text:p>
            <text:p text:style-name="common-al">DSO-nummer: 202607090107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2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545</meta:user-defined>
    <meta:user-defined meta:name="DCTERMS.abstract">renoveren en verduurzamen van de daken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23</meta:user-defined>
    <meta:user-defined meta:name="OVERHEIDop.GmbID/DC.identifier">gmb-2026-385023</meta:user-defined>
    <meta:user-defined meta:name="OVERHEIDop.versieInformatie"/>
  </office:meta>
</office:document-meta>
</file>