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Oud-Loosdrechtsedijk 249a-ws06, 1231LX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7 augustus 2026 een aanvraag omgevingsvergunning ontvangen voor het plaatsen van een beschoeiing, dempen van water en het verplaatsen van een woonschip op Oud-Loosdrechtsedijk 249a-ws06, 1231LX Loosdrecht. De aanvraag is geregistreerd onder zaaknummer Z2026-00000846. De aanvraag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  <text:list-item text:style-override="id1-3-2-1-1-2-2">
                <text:number>•</text:number>
                <text:p text:style-name="al">Omgevingsplanactiviteit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46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850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846</meta:user-defined>
    <meta:user-defined meta:name="DCTERMS.abstract">Betreft: Aanvraag op locatie Oud-Loosdrechtsedijk 249a-ws06, 1231LX Loosdrecht startdatum: 7 augustus 2026</meta:user-defined>
    <dc:language>nl</dc:language>
    <meta:user-defined meta:name="OVERHEIDop.locatietype/OVERHEIDop.gebiedsmarkering">Vlak</meta:user-defined>
    <meta:user-defined meta:name="DC.title">Kennisgeving ontvangst aanvraag omgevingsvergunning, Oud-Loosdrechtsedijk 249a-ws06, 1231LX Loosdre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21</meta:user-defined>
    <meta:user-defined meta:name="OVERHEIDop.GmbID/DC.identifier">gmb-2026-385021</meta:user-defined>
    <meta:user-defined meta:name="OVERHEIDop.versieInformatie"/>
  </office:meta>
</office:document-meta>
</file>