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Herengracht 155A 1015B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diverse renovatiewerkzaamheden</text:p>
            <text:p text:style-name="common-al">Besluit: verleend</text:p>
            <text:p text:style-name="common-al">Besluit verzonden op: 11-08-2026</text:p>
            <text:p text:style-name="common-al">Zaakadres: Herengracht 155A 1015BH Amsterdam</text:p>
            <text:p text:style-name="common-al">Zaaknummer: Z2026-023940</text:p>
            <text:p text:style-name="common-al">DSO-nummer: 202606010125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3940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2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940</meta:user-defined>
    <meta:user-defined meta:name="DCTERMS.abstract">uitvoeren van diverse renovatiewerkzaamhed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Herengracht 155A 1015BH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20</meta:user-defined>
    <meta:user-defined meta:name="OVERHEIDop.GmbID/DC.identifier">gmb-2026-385020</meta:user-defined>
    <meta:user-defined meta:name="OVERHEIDop.versieInformatie"/>
  </office:meta>
</office:document-meta>
</file>