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plaatsen van een PostNL Pakketautomaat op de locatie: Dorpsstraat 88, 2712AM in Zoetermeer. Aanvraag ingekomen op 1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is een aanvraag omgevingsvergunning ontvangen voor het plaatsen van een PostNL Pakketautomaat op de locatie: Dorpsstraat 88 in 2712AM Zoetermeer. De aanvraag is geregistreerd onder zaaknummer 2026-113509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50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113509</meta:user-defined>
    <meta:user-defined meta:name="DCTERMS.abstract">het plaatsen van een PostNL Pakketautomaa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plaatsen van een PostNL Pakketautomaat op de locatie: Dorpsstraat 88, 2712AM in Zoetermeer. Aanvraag ingekomen op 10-08-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19</meta:user-defined>
    <meta:user-defined meta:name="OVERHEIDop.GmbID/DC.identifier">gmb-2026-385019</meta:user-defined>
    <meta:user-defined meta:name="OVERHEIDop.versieInformatie"/>
  </office:meta>
</office:document-meta>
</file>