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VFL-melding: parkeervak tegenover Oosteinde 116, 6901KG Zevenaar, het gebruiken van gemeentegrond in de periode 10 tot 14 september 2026</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melding ontvangen voor het gebruiken van gemeentegrond voor het plaatsen van een container in de periode 10 tot 14 september 2026 tegenover Oosteinde 116, 6901KG Zevenaar. De melding is geregistreerd onder zaaknummer Z2026-00002300.</text:p>
            <text:p text:style-name="common-al">- VFL-melding</text:p>
            <text:p text:style-name="common-al"/>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50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300</meta:user-defined>
    <dc:language>nl</dc:language>
    <meta:user-defined meta:name="OVERHEIDop.locatietype/OVERHEIDop.gebiedsmarkering">Punt</meta:user-defined>
    <meta:user-defined meta:name="OVERHEIDop.locatietype/OVERHEIDop.gebiedsmarkering">Vlak</meta:user-defined>
    <meta:user-defined meta:name="DC.title">Kennisgeving ontvangst VFL-melding: parkeervak tegenover Oosteinde 116, 6901KG Zevenaar, het gebruiken van gemeentegrond in de periode 10 tot 14 september 2026</meta:user-defined>
    <meta:user-defined meta:name="DCTERMS.W3CDTF/DCTERMS.available">2026-08-13</meta:user-defined>
    <meta:user-defined meta:name="DCTERMS.W3CDTF/OVERHEIDop.jaargang">2026</meta:user-defined>
    <meta:user-defined meta:name="OVERHEIDop.publicationIssue">385012</meta:user-defined>
    <meta:user-defined meta:name="OVERHEIDop.GmbID/DC.identifier">gmb-2026-385012</meta:user-defined>
    <meta:user-defined meta:name="OVERHEIDop.versieInformatie"/>
  </office:meta>
</office:document-meta>
</file>