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leggen van 1 laagspanningskabel op het perceel T.h.v. Dollardstraat 76 t/m 8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leggen van 1 laagspanningskabel op het perceel ter hoogte van Dollardstraat 76 t/m 84</text:span>
          </text:p>
            <text:p text:style-name="common-al">De Gemeente Amersfoort heeft op 11-08-2026 een omgevingsvergunning verleend voor het leggen van 1 laagspanningskabel op het perceel ter hoogte van Dollardstraat 76 t/m 84, met kenmerk CLZ-00038677.</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1-08-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omgevingsvergunning van zijn omgevings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501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1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1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38677</meta:user-defined>
    <dc:language>nl</dc:language>
    <meta:user-defined meta:name="OVERHEIDop.locatietype/OVERHEIDop.gebiedsmarkering">Vlak</meta:user-defined>
    <meta:user-defined meta:name="DC.title">Verleende omgevingsvergunning voor het leggen van 1 laagspanningskabel op het perceel T.h.v. Dollardstraat 76 t/m 84</meta:user-defined>
    <meta:user-defined meta:name="DCTERMS.W3CDTF/DCTERMS.available">2026-08-13</meta:user-defined>
    <meta:user-defined meta:name="DCTERMS.W3CDTF/OVERHEIDop.jaargang">2026</meta:user-defined>
    <meta:user-defined meta:name="OVERHEIDop.publicationIssue">385010</meta:user-defined>
    <meta:user-defined meta:name="OVERHEIDop.GmbID/DC.identifier">gmb-2026-385010</meta:user-defined>
    <meta:user-defined meta:name="OVERHEIDop.versieInformatie"/>
  </office:meta>
</office:document-meta>
</file>